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2FD000001709A19B2ED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 style:font-adornments="Standard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Microsoft YaHei1" svg:font-family="'Microsoft YaHei'" style:font-family-generic="system" style:font-pitch="variable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10.027cm" loext:decorative="false"/>
      <style:paragraph-properties style:writing-mode="lr-tb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588cm" fo:min-width="11.81cm" loext:decorative="false"/>
      <style:paragraph-properties style:writing-mode="lr-tb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text-properties fo:color="#c9211e" loext:opacity="100%" fo:font-size="32pt" fo:font-weight="bold"/>
    </style:style>
    <style:style style:name="P2" style:family="paragraph">
      <loext:graphic-properties draw:fill="none" draw:fill-color="#ffffff"/>
      <style:text-properties fo:color="#c9211e" loext:opacity="100%" style:font-name="Calibri" fo:font-size="32pt" fo:font-weight="bold"/>
    </style:style>
    <style:style style:name="P3" style:family="paragraph">
      <style:paragraph-properties fo:margin-top="0cm" fo:margin-bottom="0.199cm"/>
    </style:style>
    <style:style style:name="P4" style:family="paragraph">
      <loext:graphic-properties draw:fill="none" draw:fill-color="#ffffff"/>
      <style:text-properties style:font-name="Calibri" fo:font-size="15pt" fo:font-weight="bold" style:font-name-complex="Calibri" style:font-size-complex="14pt" style:font-weight-complex="bold"/>
    </style:style>
    <style:style style:name="P5" style:family="paragraph">
      <style:paragraph-properties fo:text-align="center"/>
    </style:style>
    <style:style style:name="T1" style:family="text">
      <style:text-properties fo:color="#c9211e" loext:opacity="100%" style:font-name="Calibri" fo:font-size="32pt" fo:font-weight="bold"/>
    </style:style>
    <style:style style:name="T2" style:family="text">
      <style:text-properties style:font-name="Calibri" fo:font-size="15pt" fo:font-weight="bold" style:font-name-complex="Calibri" style:font-size-complex="14pt" style:font-weight-complex="bold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Calibri" fo:font-size="15pt" fo:font-style="normal" fo:text-shadow="none" style:text-underline-style="none" fo:font-weight="normal" style:letter-kerning="true" style:font-name-asian="Microsoft YaHei1" style:font-size-asian="18pt" style:font-style-asian="normal" style:font-weight-asian="normal" style:font-name-complex="Calibri" style:font-size-complex="14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style:font-name="Calibri" fo:font-size="15pt" style:font-name-complex="Calibri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2" draw:layer="layout" svg:width="12.059cm" svg:height="1.382cm" svg:x="8.821cm" svg:y="1.35cm">
          <draw:text-box>
            <text:p text:style-name="P1"><text:span text:style-name="T1">Leichter Raumjäger (10t)</text:span></text:p>
          </draw:text-box>
        </draw:frame>
        <draw:frame draw:style-name="gr2" draw:text-style-name="P4" draw:layer="layout" svg:width="13.591cm" svg:height="1.838cm" svg:x="8.055cm" svg:y="17.507cm">
          <draw:text-box>
            <text:p><text:span text:style-name="T2">Leichter Raumjäger</text:span></text:p>
            <text:p text:style-name="P3"><text:span text:style-name="T3">10 t, atmosphärentauglich, </text:span><text:span text:style-name="T4">Rumpf=4, Panzerung=2, Schub=6,</text:span><text:span text:style-name="T4"><text:line-break/></text:span><text:span text:style-name="T4">fest eingebauter Pulslaser, 1 Rakete extern montierbar</text:span></text:p>
          </draw:text-box>
        </draw:frame>
        <draw:frame draw:style-name="gr3" draw:text-style-name="P5" draw:layer="layout" svg:width="28.667cm" svg:height="13.788cm" svg:x="0.517cm" svg:y="3.606cm">
          <draw:image xlink:href="Pictures/10000000000002FD000001709A19B2ED.jpg" xlink:type="simple" xlink:show="embed" xlink:actuate="onLoad" draw:mime-type="image/jpe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 style:font-adornments="Standard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Microsoft YaHei1" svg:font-family="'Microsoft YaHei'" style:font-family-generic="system" style:font-pitch="variable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ot_20__28_Rounded_29_" draw:display-name="Dot (Rounded)" draw:style="round" draw:dots1="1" draw:dots1-length="1%" draw:distance="199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1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1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1" fo:font-family="Calibri" style:font-family-generic="swiss" fo:font-size="12pt" fo:font-style="italic" style:font-name-asian="NSimSun" style:font-family-asian="NSimSun" style:font-size-asian="12pt" style:font-style-asian="italic" style:font-name-complex="Calibri1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1" fo:font-family="Calibri" style:font-family-generic="swiss" fo:font-size="14pt" style:font-name-asian="Microsoft YaHei" style:font-family-asian="'Microsoft YaHei'" style:font-name-complex="Calibri1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2:49:16.862107600</dc:date>
    <meta:editing-duration>PT6H47M6S</meta:editing-duration>
    <meta:editing-cycles>74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3"/>
  </office:meta>
</office:document-meta>
</file>